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text-properties officeooo:rsid="001e348d" officeooo:paragraph-rsid="001e348d"/>
    </style:style>
    <style:style style:name="T1" style:family="text">
      <style:text-properties officeooo:rsid="001f38ce"/>
    </style:style>
    <style:style style:name="T2" style:family="text">
      <style:text-properties officeooo:rsid="0020a8a3"/>
    </style:style>
    <style:style style:name="T3" style:family="text">
      <style:text-properties officeooo:rsid="00227cf7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MODELLO DI FATTURA <text:span text:style-name="T2">E CONTRATTO</text:span></text:p>
      <text:p text:style-name="P1">INTESTAZIONE DEL SOGGETTO FORNITORE</text:p>
      <text:p text:style-name="P1">codice fiscale/partita IVA</text:p>
      <text:p text:style-name="P1"/>
      <text:p text:style-name="P1"><text:tab/><text:tab/><text:tab/><text:tab/><text:tab/><text:tab/><text:tab/><text:tab/><text:tab/>SIG. _______________</text:p>
      <text:p text:style-name="P1"><text:tab/><text:tab/><text:tab/><text:tab/><text:tab/><text:tab/><text:tab/><text:tab/><text:tab/>VIA _______________</text:p>
      <text:p text:style-name="P1"><text:tab/><text:tab/><text:tab/><text:tab/><text:tab/><text:tab/><text:tab/><text:tab/><text:tab/>07046 PORTO TORRES</text:p>
      <text:p text:style-name="P1"/>
      <text:p text:style-name="P1"/>
      <text:p text:style-name="P1"/>
      <text:p text:style-name="P1">Fattura n. _______ data _____________________</text:p>
      <text:p text:style-name="P1"/>
      <text:p text:style-name="P1"/>
      <text:p text:style-name="P1">Descrizione della prestazione: <text:span text:style-name="T1">es. </text:span><text:span text:style-name="T3">f</text:span><text:span text:style-name="T1">requenza colonia diurna dal _____ al _______________ per tot. <text:s/>Giorni ______________________________</text:span></text:p>
      <text:p text:style-name="P1">Minore beneficiario _____________________________________</text:p>
      <text:p text:style-name="P1">Oggetto del soggiorno: <text:span text:style-name="T1">potenziamento abilità sportive, socializzazione.....</text:span></text:p>
      <text:p text:style-name="P1"/>
      <text:p text:style-name="P1"/>
      <text:p text:style-name="P1">Importo totale euro ___________________________________</text:p>
      <text:p text:style-name="P1"/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09-04-16T11:32:02.64</meta:creation-date>
    <meta:editing-duration>PT1M16S</meta:editing-duration>
    <meta:editing-cycles>5</meta:editing-cycles>
    <meta:generator>LibreOffice/6.4.3.2$Windows_X86_64 LibreOffice_project/747b5d0ebf89f41c860ec2a39efd7cb15b54f2d8</meta:generator>
    <dc:date>2021-08-09T09:19:31.893000000</dc:date>
    <meta:print-date>2016-06-21T13:20:26.979000000</meta:print-date>
    <meta:document-statistic meta:table-count="0" meta:image-count="0" meta:object-count="0" meta:page-count="1" meta:paragraph-count="11" meta:word-count="53" meta:character-count="543" meta:non-whitespace-character-count="473"/>
    <meta:user-defined meta:name="Info 1"/>
    <meta:user-defined meta:name="Info 2"/>
    <meta:user-defined meta:name="Info 3"/>
    <meta:user-defined meta:name="Info 4"/>
  </office:meta>
</office:document-meta>
</file>