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Tabella3" style:family="table">
      <style:table-properties style:width="16.316cm" fo:margin-left="0.425cm" table:align="left" style:writing-mode="lr-tb"/>
    </style:style>
    <style:style style:name="Tabella3.A" style:family="table-column">
      <style:table-column-properties style:column-width="3.903cm"/>
    </style:style>
    <style:style style:name="Tabella3.B" style:family="table-column">
      <style:table-column-properties style:column-width="3.925cm"/>
    </style:style>
    <style:style style:name="Tabella3.C" style:family="table-column">
      <style:table-column-properties style:column-width="3.616cm"/>
    </style:style>
    <style:style style:name="Tabella3.D" style:family="table-column">
      <style:table-column-properties style:column-width="4.872cm"/>
    </style:style>
    <style:style style:name="Tabella3.A1" style:family="table-cell">
      <style:table-cell-properties fo:padding="0.049cm" fo:border-left="0.002cm solid #000000" fo:border-right="none" fo:border-top="0.002cm solid #000000" fo:border-bottom="0.002cm solid #000000" style:writing-mode="page"/>
    </style:style>
    <style:style style:name="Tabella3.D1" style:family="table-cell">
      <style:table-cell-properties fo:padding="0.049cm" fo:border="0.002cm solid #000000" style:writing-mode="page"/>
    </style:style>
    <style:style style:name="Tabella3.2" style:family="table-row">
      <style:table-row-properties style:min-row-height="0.455cm"/>
    </style:style>
    <style:style style:name="Tabella3.A2" style:family="table-cell">
      <style:table-cell-properties fo:padding="0.049cm" fo:border-left="0.002cm solid #000000" fo:border-right="none" fo:border-top="none" fo:border-bottom="0.002cm solid #000000" style:writing-mode="page"/>
    </style:style>
    <style:style style:name="Tabella3.D2" style:family="table-cell">
      <style:table-cell-properties fo:padding="0.049cm" fo:border-left="0.002cm solid #000000" fo:border-right="0.002cm solid #000000" fo:border-top="none" fo:border-bottom="0.002cm solid #000000" style:writing-mode="pag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Table_20_Contents">
      <style:paragraph-properties fo:text-align="center" style:justify-single-word="false"/>
      <style:text-properties fo:font-size="8pt" fo:background-color="transparent" style:font-size-asian="8pt" style:font-size-complex="8pt"/>
    </style:style>
    <style:style style:name="P21" style:family="paragraph" style:parent-style-name="Table_20_Contents">
      <style:paragraph-properties fo:text-align="center" style:justify-single-word="false"/>
      <style:text-properties fo:font-size="8pt" fo:language="zxx" fo:country="none" fo:background-color="transparent" style:font-size-asian="8pt" style:language-asian="zxx" style:country-asian="none" style:font-size-complex="8pt" style:language-complex="zxx" style:country-complex="none"/>
    </style:style>
    <style:style style:name="P22" style:family="paragraph" style:parent-style-name="Table_20_Contents">
      <style:paragraph-properties fo:text-align="start" style:justify-single-word="false"/>
    </style:style>
    <style:style style:name="P23" style:family="paragraph" style:parent-style-name="Table_20_Contents">
      <style:paragraph-properties fo:text-align="center" style:justify-single-word="false"/>
    </style:style>
    <style:style style:name="P24" style:family="paragraph" style:parent-style-name="Standard">
      <style:paragraph-properties fo:text-align="start" style:justify-single-word="false"/>
    </style:style>
    <style:style style:name="P25" style:family="paragraph" style:parent-style-name="Standard">
      <style:paragraph-properties fo:text-align="start" style:justify-single-word="false"/>
      <style:text-properties fo:font-weight="normal" style:font-weight-asian="normal" style:font-weight-complex="normal"/>
    </style:style>
    <style:style style:name="P26" style:family="paragraph" style:parent-style-name="Standard">
      <style:paragraph-properties fo:line-height="115%" fo:text-align="justify" style:justify-single-word="false"/>
      <style:text-properties style:use-window-font-color="true" style:text-line-through-style="none" style:font-name="Times New Roman" fo:font-size="10pt" fo:language="it" fo:country="IT" style:text-underline-style="none" fo:font-weight="normal" style:font-name-asian="Times New Roman" style:font-size-asian="10pt" style:font-weight-asian="normal" style:font-name-complex="Times New Roman" style:font-size-complex="10pt" style:language-complex="ar" style:country-complex="SA" style:font-weight-complex="normal"/>
    </style:style>
    <style:style style:name="P27" style:family="paragraph" style:parent-style-name="Standard">
      <style:paragraph-properties fo:line-height="115%" fo:text-align="justify" style:justify-single-word="false"/>
      <style:text-properties style:text-line-through-style="none" style:font-name="Times New Roman" fo:font-size="10pt" style:text-underline-style="none" fo:font-weight="normal" style:font-size-asian="10pt" style:font-weight-asian="normal" style:font-size-complex="10pt" style:font-weight-complex="normal"/>
    </style:style>
    <style:style style:name="P28" style:family="paragraph" style:parent-style-name="Standard">
      <style:paragraph-properties fo:line-height="115%" fo:text-align="justify" style:justify-single-word="false"/>
      <style:text-properties style:text-line-through-style="none" style:font-name="Times New Roman" fo:font-size="8pt" style:text-underline-style="none" fo:font-weight="normal" fo:background-color="transparent" style:font-size-asian="8pt" style:font-weight-asian="normal" style:font-size-complex="8pt"/>
    </style:style>
    <style:style style:name="P29" style:family="paragraph" style:parent-style-name="Standard">
      <style:paragraph-properties fo:line-height="115%" fo:text-align="justify" style:justify-single-word="false"/>
      <style:text-properties style:text-line-through-style="none" style:font-name="Times New Roman" fo:font-size="8pt" style:text-underline-style="none" fo:font-weight="normal" fo:background-color="transparent" style:font-size-asian="8pt" style:font-weight-asian="normal" style:font-size-complex="8pt" style:font-weight-complex="normal"/>
    </style:style>
    <style:style style:name="P30" style:family="paragraph" style:parent-style-name="Standard">
      <style:paragraph-properties fo:line-height="115%" fo:text-align="center" style:justify-single-word="false"/>
      <style:text-properties style:text-line-through-style="none" style:font-name="Times New Roman" fo:font-size="8pt" style:text-underline-style="none" fo:font-weight="bold" fo:background-color="transparent" style:font-size-asian="8pt" style:font-weight-asian="bold" style:font-size-complex="8pt"/>
    </style:style>
    <style:style style:name="P31" style:family="paragraph" style:parent-style-name="Standard" style:list-style-name="L16">
      <style:paragraph-properties fo:line-height="115%" fo:text-align="justify" style:justify-single-word="false">
        <style:tab-stops>
          <style:tab-stop style:position="0.106cm"/>
        </style:tab-stops>
      </style:paragraph-properties>
      <style:text-properties style:text-line-through-style="none" style:font-name="Times New Roman" fo:font-size="8pt" fo:language="zxx" fo:country="none" fo:font-style="normal" style:text-underline-style="none" fo:font-weight="normal" fo:background-color="transparent" style:font-size-asian="8pt" style:language-asian="zxx" style:country-asian="none" style:font-style-asian="normal" style:font-weight-asian="normal" style:font-size-complex="8pt" style:language-complex="zxx" style:country-complex="none" style:font-style-complex="normal" style:font-weight-complex="normal"/>
    </style:style>
    <style:style style:name="P32" style:family="paragraph" style:parent-style-name="Standard">
      <style:paragraph-properties fo:text-align="justify" style:justify-single-word="false"/>
      <style:text-properties style:text-line-through-style="none" style:font-name="Liberation Serif" fo:font-size="10pt" style:text-underline-style="none" fo:font-weight="normal" style:font-size-asian="10pt" style:language-asian="it" style:country-asian="IT" style:font-weight-asian="normal" style:font-name-complex="Tahoma" style:font-size-complex="10pt" style:font-weight-complex="normal"/>
    </style:style>
    <style:style style:name="P33" style:family="paragraph" style:parent-style-name="Standard">
      <style:paragraph-properties fo:line-height="115%" fo:text-align="justify" style:justify-single-word="false" style:text-autospace="none"/>
      <style:text-properties fo:font-variant="normal" fo:text-transform="none" fo:color="#000000" style:text-line-through-style="none" style:font-name="Liberation Serif" fo:font-size="11pt" fo:letter-spacing="normal" fo:language="zxx" fo:country="none" fo:font-style="normal" style:text-underline-style="none" fo:font-weight="normal" style:letter-kerning="true" fo:background-color="transparent" style:font-name-asian="Times New Roman" style:font-size-asian="11pt" style:language-asian="it" style:country-asian="IT" style:font-weight-asian="normal" style:font-name-complex="Tahoma" style:font-size-complex="11pt" style:language-complex="zxx" style:country-complex="none" style:font-weight-complex="normal"/>
    </style:style>
    <style:style style:name="P34" style:family="paragraph" style:parent-style-name="Standard">
      <style:paragraph-properties fo:line-height="115%" fo:text-align="justify" style:justify-single-word="false"/>
    </style:style>
    <style:style style:name="P35" style:family="paragraph" style:parent-style-name="Standard">
      <style:paragraph-properties fo:line-height="115%" fo:text-align="justify" style:justify-single-word="false" style:text-autospace="none"/>
    </style:style>
    <style:style style:name="P36" style:family="paragraph" style:parent-style-name="Standard" style:list-style-name="L11">
      <style:paragraph-properties fo:line-height="115%" fo:text-align="justify" style:justify-single-word="false"/>
    </style:style>
    <style:style style:name="P37" style:family="paragraph" style:parent-style-name="Standard">
      <style:paragraph-properties fo:line-height="115%" fo:text-align="justify" style:justify-single-word="false"/>
      <style:text-properties fo:color="#000000" style:text-line-through-style="none" style:font-name="Times New Roman" fo:font-size="11pt" fo:language="it" fo:country="IT" style:text-underline-style="none" fo:font-weight="normal" style:letter-kerning="true" fo:background-color="transparent" style:font-name-asian="Times New Roman" style:font-size-asian="11pt" style:language-asian="zh" style:country-asian="CN" style:font-weight-asian="normal" style:font-name-complex="Times New Roman" style:font-size-complex="11pt" style:language-complex="ar" style:country-complex="SA" style:font-weight-complex="normal"/>
    </style:style>
    <style:style style:name="P38" style:family="paragraph" style:parent-style-name="Standard" style:list-style-name="L11">
      <style:paragraph-properties fo:line-height="115%" fo:text-align="justify" style:justify-single-word="false"/>
      <style:text-properties style:font-name="Times New Roman" fo:font-size="11pt" fo:background-color="#ffff00" style:font-size-asian="11pt" style:font-size-complex="11pt"/>
    </style:style>
    <style:style style:name="P39" style:family="paragraph" style:parent-style-name="Standard">
      <style:paragraph-properties fo:text-align="justify" style:justify-single-word="false"/>
      <style:text-properties style:font-name="Times New Roman" fo:font-size="11pt" fo:font-weight="bold" style:font-size-asian="11pt" style:font-weight-asian="bold" style:font-size-complex="11pt" style:font-weight-complex="bold"/>
    </style:style>
    <style:style style:name="P40" style:family="paragraph" style:parent-style-name="Standard" style:list-style-name="L12">
      <style:paragraph-properties fo:line-height="115%" fo:text-align="justify" style:justify-single-word="false"/>
      <style:text-properties style:font-name="Times New Roman" fo:font-size="8pt" style:text-underline-style="none" fo:font-weight="normal" fo:background-color="transparent" style:font-size-asian="8pt" style:font-weight-asian="normal" style:font-size-complex="8pt" style:font-weight-complex="normal"/>
    </style:style>
    <style:style style:name="P41" style:family="paragraph" style:parent-style-name="Standard">
      <style:paragraph-properties fo:line-height="115%" fo:text-align="justify" style:justify-single-word="false"/>
      <style:text-properties style:font-name="Times New Roman" fo:font-size="8pt" fo:background-color="transparent" style:font-size-asian="8pt" style:font-size-complex="8pt"/>
    </style:style>
    <style:style style:name="P42" style:family="paragraph" style:parent-style-name="Standard" style:list-style-name="L16">
      <style:paragraph-properties fo:line-height="115%" fo:text-align="justify" style:justify-single-word="false">
        <style:tab-stops>
          <style:tab-stop style:position="0.106cm"/>
          <style:tab-stop style:position="1.296cm"/>
        </style:tab-stops>
      </style:paragraph-properties>
      <style:text-properties style:font-name="Times New Roman" fo:font-size="8pt" fo:background-color="transparent" style:font-size-asian="8pt" style:font-size-complex="8pt"/>
    </style:style>
    <style:style style:name="P43" style:family="paragraph" style:parent-style-name="Standard" style:list-style-name="L12">
      <style:paragraph-properties fo:line-height="115%" fo:text-align="justify" style:justify-single-word="false"/>
      <style:text-properties style:font-name="Times New Roman" fo:font-size="8pt" fo:background-color="transparent" style:font-size-asian="8pt" style:font-size-complex="8pt"/>
    </style:style>
    <style:style style:name="P44" style:family="paragraph" style:parent-style-name="Standard">
      <style:paragraph-properties fo:line-height="115%" fo:text-align="justify" style:justify-single-word="false"/>
      <style:text-properties style:font-name="Times New Roman" fo:font-size="8pt" fo:font-weight="normal" fo:background-color="transparent" style:font-size-asian="8pt" style:font-weight-asian="normal" style:font-size-complex="8pt" style:font-weight-complex="normal"/>
    </style:style>
    <style:style style:name="P45" style:family="paragraph" style:parent-style-name="Standard" style:list-style-name="L14">
      <style:paragraph-properties fo:line-height="115%" fo:text-align="justify" style:justify-single-word="false"/>
      <style:text-properties style:font-name="Times New Roman" fo:font-size="8pt" fo:font-weight="normal" fo:background-color="transparent" style:font-size-asian="8pt" style:font-weight-asian="normal" style:font-size-complex="8pt" style:font-weight-complex="normal"/>
    </style:style>
    <style:style style:name="P46" style:family="paragraph" style:parent-style-name="Standard" style:list-style-name="L15">
      <style:paragraph-properties fo:line-height="115%" fo:text-align="justify" style:justify-single-word="false"/>
      <style:text-properties style:font-name="Times New Roman" fo:font-size="8pt" fo:font-weight="normal" fo:background-color="transparent" style:font-size-asian="8pt" style:font-weight-asian="normal" style:font-size-complex="8pt" style:font-weight-complex="normal"/>
    </style:style>
    <style:style style:name="P47" style:family="paragraph" style:parent-style-name="Standard" style:list-style-name="L17">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font-name="Times New Roman" fo:font-size="11pt" style:font-size-asian="11pt" style:font-size-complex="11pt" fo:hyphenate="false" fo:hyphenation-remain-char-count="2" fo:hyphenation-push-char-count="2"/>
    </style:style>
    <style:style style:name="P48" style:family="paragraph" style:parent-style-name="Standard" style:list-style-name="L17">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font-name="Times New Roman" fo:font-size="11pt" fo:language="it" fo:country="IT" style:font-name-asian="Times New Roman" style:font-size-asian="11pt" style:font-name-complex="Times New Roman" style:font-size-complex="11pt" style:language-complex="ar" style:country-complex="SA" fo:hyphenate="false" fo:hyphenation-remain-char-count="2" fo:hyphenation-push-char-count="2"/>
    </style:style>
    <style:style style:name="P49" style:family="paragraph" style:parent-style-name="Standard" style:master-page-name="First_20_Page">
      <style:paragraph-properties fo:text-align="center" style:justify-single-word="false" style:page-number="auto"/>
    </style:style>
    <style:style style:name="P50" style:family="paragraph" style:parent-style-name="Standard" style:master-page-name="">
      <style:paragraph-properties fo:line-height="115%" fo:text-align="justify" style:justify-single-word="false" style:page-number="auto" style:text-autospace="none"/>
      <style:text-properties style:use-window-font-color="true" style:text-line-through-style="none" style:font-name="Liberation Serif" fo:font-size="10pt" fo:language="zxx" fo:country="none" fo:font-style="italic" style:text-underline-style="none" fo:font-weight="normal" fo:background-color="#ffff00" style:font-name-asian="Times New Roman" style:font-size-asian="10pt" style:language-asian="zxx" style:country-asian="none" style:font-style-asian="italic" style:font-weight-asian="normal" style:font-name-complex="Tahoma" style:font-size-complex="10pt" style:language-complex="zxx" style:country-complex="none" style:font-style-complex="italic" style:font-weight-complex="normal"/>
    </style:style>
    <style:style style:name="P51" style:family="paragraph" style:parent-style-name="Standard" style:list-style-name="L12">
      <style:paragraph-properties fo:margin-top="0.101cm" fo:margin-bottom="0.101cm"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52" style:family="paragraph" style:parent-style-name="Standard" style:list-style-name="L13">
      <style:paragraph-properties fo:margin-top="0.101cm" fo:margin-bottom="0.101cm" fo:line-height="115%" fo:text-align="justify" style:justify-single-word="false"/>
      <style:text-properties style:font-name="Times New Roman" fo:font-size="8pt" fo:background-color="transparent" style:font-size-asian="8pt" style:font-size-complex="8pt"/>
    </style:style>
    <style:style style:name="P53" style:family="paragraph" style:parent-style-name="Standard" style:list-style-name="L14">
      <style:paragraph-properties fo:margin-top="0.101cm" fo:margin-bottom="0.101cm" fo:line-height="115%" fo:text-align="justify" style:justify-single-word="false"/>
      <style:text-properties style:font-name="Times New Roman" fo:font-size="8pt" fo:font-weight="normal" fo:background-color="transparent" style:font-size-asian="8pt" style:font-weight-asian="normal" style:font-size-complex="8pt" style:font-weight-complex="normal"/>
    </style:style>
    <style:style style:name="P54" style:family="paragraph" style:parent-style-name="Standard" style:list-style-name="L15">
      <style:paragraph-properties fo:margin-top="0.101cm" fo:margin-bottom="0.101cm" fo:line-height="115%" fo:text-align="justify" style:justify-single-word="false"/>
      <style:text-properties style:font-name="Times New Roman" fo:font-size="8pt" fo:font-weight="normal" fo:background-color="transparent" style:font-size-asian="8pt" style:font-weight-asian="normal" style:font-size-complex="8pt" style:font-weight-complex="normal"/>
    </style:style>
    <style:style style:name="P55" style:family="paragraph" style:parent-style-name="Standard" style:list-style-name="L14">
      <style:paragraph-properties fo:margin-top="0.101cm" fo:margin-bottom="0.101cm" fo:line-height="115%" fo:text-align="justify" style:justify-single-word="false"/>
      <style:text-properties style:text-line-through-style="none" style:font-name="Times New Roman" fo:font-size="8pt" style:text-underline-style="none" fo:font-weight="normal" fo:background-color="transparent" style:font-size-asian="8pt" style:font-weight-asian="normal" style:font-size-complex="8pt" style:font-weight-complex="normal"/>
    </style:style>
    <style:style style:name="P56" style:family="paragraph" style:parent-style-name="Standard" style:list-style-name="L16">
      <style:paragraph-properties fo:margin-top="0.101cm" fo:margin-bottom="0.101cm" fo:line-height="115%" fo:text-align="justify" style:justify-single-word="false"/>
      <style:text-properties style:text-line-through-style="none" style:font-name="Times New Roman" fo:font-size="8pt" style:text-underline-style="none" fo:font-weight="normal" fo:background-color="transparent" style:font-size-asian="8pt" style:font-weight-asian="normal" style:font-size-complex="8pt" style:font-weight-complex="normal"/>
    </style:style>
    <style:style style:name="P57" style:family="paragraph" style:parent-style-name="Standard" style:list-style-name="L17">
      <style:paragraph-properties fo:margin-top="0.101cm" fo:margin-bottom="0.101cm" fo:line-height="115%" fo:text-align="justify" style:justify-single-word="false" fo:orphans="2" fo:widows="2" style:writing-mode="lr-tb">
        <style:tab-stops>
          <style:tab-stop style:position="0.993cm"/>
        </style:tab-stops>
      </style:paragraph-properties>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58" style:family="paragraph" style:parent-style-name="Standard" style:list-style-name="L17">
      <style:paragraph-properties fo:line-height="115%" fo:text-align="justify" style:justify-single-word="false" fo:orphans="2" fo:widows="2" style:writing-mode="lr-tb">
        <style:tab-stops>
          <style:tab-stop style:position="1.002cm"/>
        </style:tab-stops>
      </style:paragraph-properties>
      <style:text-properties style:font-name="Times New Roman" fo:font-size="11pt" style:font-size-asian="11pt" style:font-size-complex="11pt"/>
    </style:style>
    <style:style style:name="P59" style:family="paragraph" style:parent-style-name="Standard" style:list-style-name="L18">
      <style:paragraph-properties fo:line-height="115%" fo:text-align="justify" style:justify-single-word="false" fo:orphans="2" fo:widows="2" style:writing-mode="lr-tb">
        <style:tab-stops>
          <style:tab-stop style:position="1.002cm"/>
        </style:tab-stops>
      </style:paragraph-properties>
    </style:style>
    <style:style style:name="P60" style:family="paragraph" style:parent-style-name="Standard" style:list-style-name="L19">
      <style:paragraph-properties fo:line-height="115%" fo:text-align="justify" style:justify-single-word="false" fo:orphans="2" fo:widows="2" style:writing-mode="lr-tb">
        <style:tab-stops>
          <style:tab-stop style:position="1.002cm"/>
        </style:tab-stops>
      </style:paragraph-properties>
    </style:style>
    <style:style style:name="P61" style:family="paragraph" style:parent-style-name="Standard" style:list-style-name="L17">
      <style:paragraph-properties fo:line-height="115%" fo:text-align="justify" style:justify-single-word="false" fo:orphans="2" fo:widows="2" style:writing-mode="lr-tb">
        <style:tab-stops>
          <style:tab-stop style:position="1.002cm"/>
        </style:tab-stops>
      </style:paragraph-properties>
    </style:style>
    <style:style style:name="P62" style:family="paragraph" style:parent-style-name="Heading_20_1">
      <style:text-properties fo:font-size="22pt" style:font-size-asian="22pt"/>
    </style:style>
    <style:style style:name="P63" style:family="paragraph" style:parent-style-name="Heading_20_1">
      <style:text-properties fo:font-size="22pt" fo:letter-spacing="0.071cm" style:font-size-asian="22pt"/>
    </style:style>
    <style:style style:name="P64" style:family="paragraph" style:parent-style-name="Text_20_body">
      <style:paragraph-properties fo:margin-left="0cm" fo:margin-right="0cm" fo:margin-top="0cm" fo:margin-bottom="0cm" fo:line-height="115%" fo:text-align="justify"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65" style:family="paragraph" style:parent-style-name="Text_20_body" style:list-style-name="L1">
      <style:paragraph-properties fo:margin-left="0cm" fo:margin-right="0cm" fo:margin-top="0cm" fo:margin-bottom="0cm" fo:line-height="115%" fo:text-align="justify"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66" style:family="paragraph" style:parent-style-name="Text_20_body">
      <style:paragraph-properties fo:margin-left="0cm" fo:margin-right="0cm" fo:margin-top="0cm" fo:margin-bottom="0cm" fo:line-height="100%" fo:text-align="center"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67" style:family="paragraph" style:parent-style-name="Text_20_body" style:list-style-name="L17">
      <style:paragraph-properties fo:margin-top="0cm" fo:margin-bottom="0cm" fo:line-height="115%" fo:text-align="justify" style:justify-single-word="false" fo:orphans="2" fo:widows="2" fo:hyphenation-ladder-count="no-limit" style:snap-to-layout-grid="false" style:writing-mode="lr-tb">
        <style:tab-stops>
          <style:tab-stop style:position="0cm"/>
          <style:tab-stop style:position="0.688cm"/>
        </style:tab-stops>
      </style:paragraph-properties>
      <style:text-properties fo:hyphenate="false" fo:hyphenation-remain-char-count="2" fo:hyphenation-push-char-count="2"/>
    </style:style>
    <style:style style:name="P68" style:family="paragraph" style:parent-style-name="Text_20_body" style:list-style-name="L17" style:master-page-name="">
      <style:paragraph-properties fo:margin-top="0cm" fo:margin-bottom="0cm" fo:line-height="115%" fo:text-align="justify" style:justify-single-word="false" fo:orphans="2" fo:widows="2" fo:hyphenation-ladder-count="no-limit" style:page-number="auto" style:snap-to-layout-grid="false" style:writing-mode="lr-tb">
        <style:tab-stops>
          <style:tab-stop style:position="-0.582cm"/>
          <style:tab-stop style:position="0.688cm"/>
        </style:tab-stops>
      </style:paragraph-properties>
      <style:text-properties fo:hyphenate="false" fo:hyphenation-remain-char-count="2" fo:hyphenation-push-char-count="2"/>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fo:font-variant="normal" fo:text-transform="none" fo:color="#222222" fo:letter-spacing="normal" fo:language="it" fo:country="IT" fo:background-color="transparent" style:language-asian="it" style:country-asian="IT" style:language-complex="ar" style:country-complex="SA" loext:opacity="100%" loext:char-shading-value="0"/>
    </style:style>
    <style:style style:name="T6"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bold" style:letter-kerning="true" style:text-blinking="false" fo:background-color="transparent" style:font-name-asian="Arial" style:font-size-asian="10pt" style:language-asian="zh" style:country-asian="CN" style:font-style-asian="normal" style:font-weight-asian="bold" style:font-name-complex="Arial" style:font-size-complex="10pt" style:language-complex="ar" style:country-complex="SA" style:font-style-complex="normal" style:font-weight-complex="bold" loext:opacity="0%" loext:char-shading-value="0"/>
    </style:style>
    <style:style style:name="T7"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bold" style:letter-kerning="true" style:text-blinking="false" fo:background-color="transparent" style:font-name-asian="Arial" style:font-size-asian="10pt" style:language-asian="zh" style:country-asian="CN" style:font-style-asian="normal" style:font-weight-asian="bold" style:font-name-complex="Arial" style:font-size-complex="10pt" style:language-complex="ar" style:country-complex="SA" style:font-style-complex="normal" style:font-weight-complex="bold" loext:opacity="0%" loext:char-shading-value="0"/>
    </style:style>
    <style:style style:name="T8"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bold" style:letter-kerning="true" style:text-blinking="false" fo:background-color="transparent" style:font-name-asian="Arial" style:font-size-asian="10pt" style:language-asian="zh" style:country-asian="CN" style:font-style-asian="normal" style:font-weight-asian="bold" style:font-name-complex="Arial" style:font-size-complex="10pt" style:language-complex="ar" style:country-complex="SA" style:font-style-complex="normal" style:font-weight-complex="bold" loext:opacity="0%" loext:char-shading-value="0"/>
    </style:style>
    <style:style style:name="T9"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bold" style:letter-kerning="true" style:text-blinking="false" fo:background-color="transparent" style:font-name-asian="Arial" style:font-size-asian="10pt" style:language-asian="zh" style:country-asian="CN" style:font-style-asian="normal" style:font-weight-asian="bold" style:font-name-complex="Arial" style:font-size-complex="10pt" style:language-complex="ar" style:country-complex="SA" style:font-style-complex="normal" style:font-weight-complex="bold" loext:opacity="0%" loext:char-shading-value="0"/>
    </style:style>
    <style:style style:name="T10"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bold" style:letter-kerning="true" style:text-blinking="false" style:font-name-asian="Arial" style:font-size-asian="10pt" style:language-asian="zh" style:country-asian="CN" style:font-style-asian="normal" style:font-weight-asian="bold" style:font-name-complex="Arial" style:font-size-complex="10pt" style:language-complex="ar" style:country-complex="SA" style:font-style-complex="normal" style:font-weight-complex="bold" loext:opacity="0%"/>
    </style:style>
    <style:style style:name="T11"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2"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3"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4"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5"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6"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7"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8"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19"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0"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1"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2"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3"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4"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5"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6"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7"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8"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loext:char-shading-value="0"/>
    </style:style>
    <style:style style:name="T29" style:family="text">
      <style:text-properties fo:font-variant="normal" fo:text-transform="none" style:use-window-font-color="true" style:text-line-through-style="none" style:font-name="Times New Roman" fo:font-size="10pt" fo:letter-spacing="normal" fo:language="it" fo:country="IT" fo:font-style="normal" style:text-underline-style="none" fo:font-weight="normal" style:letter-kerning="true" style:text-blinking="false"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style:style>
    <style:style style:name="T30" style:family="text">
      <style:text-properties fo:font-variant="normal" fo:text-transform="none" style:use-window-font-color="true" style:text-line-through-style="none" style:font-name="Times New Roman" fo:font-size="10pt" fo:letter-spacing="normal" fo:language="it" fo:country="IT" fo:font-style="normal" fo:font-weight="normal" style:letter-kerning="true" style:text-blinking="false"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style:style>
    <style:style style:name="T31" style:family="text">
      <style:text-properties fo:font-variant="normal" fo:text-transform="none" style:use-window-font-color="true" style:text-line-through-style="none" style:font-name="Times New Roman" fo:font-size="8pt" fo:letter-spacing="normal" fo:language="it" fo:country="IT" fo:font-style="normal"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loext:opacity="0%" loext:char-shading-value="0"/>
    </style:style>
    <style:style style:name="T32" style:family="text">
      <style:text-properties fo:font-variant="normal" fo:text-transform="none" style:use-window-font-color="true" style:text-line-through-style="none" style:font-name="Times New Roman" fo:font-size="8pt" fo:letter-spacing="normal" fo:language="it" fo:country="IT" fo:font-style="normal"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loext:opacity="0%" loext:char-shading-value="0"/>
    </style:style>
    <style:style style:name="T33" style:family="text">
      <style:text-properties fo:font-variant="normal" fo:text-transform="none" style:use-window-font-color="true" style:text-line-through-style="none" style:font-name="Times New Roman" fo:font-size="8pt" fo:letter-spacing="normal" fo:language="it" fo:country="IT" fo:font-style="normal"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loext:opacity="0%" loext:char-shading-value="0"/>
    </style:style>
    <style:style style:name="T34" style:family="text">
      <style:text-properties fo:font-variant="normal" fo:text-transform="none" style:use-window-font-color="true" style:text-outline="false" style:text-line-through-style="none" style:font-name="Times New Roman" fo:font-size="8pt" fo:letter-spacing="normal" fo:language="it" fo:country="IT" fo:font-style="normal" fo:text-shadow="none"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style:text-emphasize="none" loext:opacity="0%" loext:char-shading-value="0"/>
    </style:style>
    <style:style style:name="T35" style:family="text">
      <style:text-properties fo:font-variant="normal" fo:text-transform="none" style:use-window-font-color="true" style:text-outline="false" style:text-line-through-style="none" style:font-name="Times New Roman" fo:font-size="8pt" fo:letter-spacing="normal" fo:language="it" fo:country="IT" fo:font-style="normal" fo:text-shadow="none"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style:text-emphasize="none" loext:opacity="0%" loext:char-shading-value="0"/>
    </style:style>
    <style:style style:name="T36" style:family="text">
      <style:text-properties fo:font-variant="normal" fo:text-transform="none" style:use-window-font-color="true" style:text-outline="false" style:text-line-through-style="none" style:font-name="Times New Roman" fo:font-size="8pt" fo:letter-spacing="normal" fo:language="it" fo:country="IT" fo:font-style="normal" fo:text-shadow="none" style:text-underline-style="none" fo:font-weight="normal" style:letter-kerning="true" style:text-blinking="false" fo:background-color="transparent" style:font-name-asian="Arial" style:font-size-asian="8pt" style:language-asian="zh" style:country-asian="CN" style:font-style-asian="normal" style:font-weight-asian="normal" style:font-name-complex="Arial" style:font-size-complex="8pt" style:language-complex="ar" style:country-complex="SA" style:font-style-complex="normal" style:font-weight-complex="normal" style:text-emphasize="none" loext:opacity="0%" loext:char-shading-value="0"/>
    </style:style>
    <style:style style:name="T37" style:family="text">
      <style:text-properties fo:font-variant="normal" fo:text-transform="none" style:use-window-font-color="true" style:font-name="Times New Roman" fo:font-size="10pt" fo:letter-spacing="normal" fo:language="it" fo:country="IT" fo:font-style="normal" fo:font-weight="normal" style:letter-kerning="true" style:text-blinking="false" style:font-name-asian="Arial" style:font-size-asian="10pt" style:language-asian="zh" style:country-asian="CN" style:font-style-asian="normal" style:font-weight-asian="normal" style:font-name-complex="Arial" style:font-size-complex="10pt" style:language-complex="ar" style:country-complex="SA" style:font-style-complex="normal" style:font-weight-complex="normal" loext:opacity="0%"/>
    </style:style>
    <style:style style:name="T38" style:family="text">
      <style:text-properties fo:font-variant="normal" fo:text-transform="none" style:use-window-font-color="true" style:font-name="Times New Roman" fo:font-size="10pt" fo:letter-spacing="normal" fo:language="it" fo:country="IT" fo:font-weight="normal" style:letter-kerning="true" style:text-blinking="false" style:font-name-asian="Arial" style:font-size-asian="10pt" style:language-asian="zh" style:country-asian="CN" style:font-weight-asian="normal" style:font-name-complex="Arial" style:font-size-complex="10pt" style:language-complex="ar" style:country-complex="SA" style:font-weight-complex="normal" loext:opacity="0%"/>
    </style:style>
    <style:style style:name="T39" style:family="text">
      <style:text-properties fo:font-variant="normal" fo:text-transform="none" fo:color="#000000" style:text-line-through-style="none" style:font-name="Liberation Serif" fo:font-size="10pt" fo:letter-spacing="normal" fo:language="it" fo:country="IT" fo:font-style="italic" style:text-underline-style="none" fo:font-weight="normal" style:letter-kerning="true" style:text-blinking="false" style:font-name-asian="Times New Roman" style:font-size-asian="10pt" style:language-asian="it" style:country-asian="IT" style:font-style-asian="normal" style:font-weight-asian="normal" style:font-name-complex="Tahoma" style:font-size-complex="10pt" style:language-complex="ar" style:country-complex="SA" style:font-style-complex="normal" style:font-weight-complex="normal" loext:opacity="100%"/>
    </style:style>
    <style:style style:name="T40" style:family="text">
      <style:text-properties fo:font-variant="normal" fo:text-transform="none" fo:color="#000000" style:text-line-through-style="none" fo:font-size="10pt" fo:letter-spacing="normal" fo:language="zxx" fo:country="none" fo:font-style="normal" style:text-underline-style="none" fo:font-weight="normal" style:letter-kerning="true" style:text-blinking="false" fo:background-color="transparent" style:font-name-asian="Arial" style:font-size-asian="10pt" style:language-asian="zxx" style:country-asian="none" style:font-style-asian="normal" style:font-weight-asian="normal" style:font-name-complex="Tahoma" style:font-size-complex="10pt" style:language-complex="zxx" style:country-complex="none" style:font-style-complex="normal" style:font-weight-complex="normal" loext:opacity="100%" loext:char-shading-value="0"/>
    </style:style>
    <style:style style:name="T41" style:family="text">
      <style:text-properties fo:font-variant="normal" fo:text-transform="none" style:font-name="Times New Roman" fo:font-size="10pt" fo:letter-spacing="normal" fo:language="it" fo:country="IT" fo:font-style="normal" fo:font-weight="normal" style:letter-kerning="true" style:text-blinking="false" fo:background-color="transparent" style:font-name-asian="Arial" style:font-size-asian="10pt" style:language-asian="zh" style:country-asian="CN" style:font-style-asian="normal" style:font-weight-asian="normal" style:font-name-complex="Arial" style:font-size-complex="10pt" style:font-style-complex="normal" style:font-weight-complex="normal" loext:char-shading-value="0"/>
    </style:style>
    <style:style style:name="T42" style:family="text">
      <style:text-properties fo:color="#000000" fo:letter-spacing="normal" fo:language="it" fo:country="IT" fo:background-color="transparent" style:language-asian="it" style:country-asian="IT" style:language-complex="ar" style:country-complex="SA" loext:opacity="100%" loext:char-shading-value="0"/>
    </style:style>
    <style:style style:name="T43" style:family="text">
      <style:text-properties fo:color="#000000" style:font-name="Liberation Serif" fo:language="it" fo:country="IT" fo:font-style="normal" fo:font-weight="bold" style:letter-kerning="true" style:text-blinking="false" fo:background-color="transparent" style:font-name-asian="Times New Roman" style:language-asian="it" style:country-asian="IT" style:font-style-asian="normal" style:font-weight-asian="bold" style:font-name-complex="Tahoma" style:language-complex="zxx" style:country-complex="none" style:font-style-complex="normal" style:font-weight-complex="bold" loext:opacity="100%" loext:char-shading-value="0"/>
    </style:style>
    <style:style style:name="T44"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 style:language-complex="zxx" style:country-complex="none" style:font-style-complex="normal" loext:opacity="100%" loext:char-shading-value="0"/>
    </style:style>
    <style:style style:name="T45"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 style:language-complex="zxx" style:country-complex="none" style:font-style-complex="normal" loext:opacity="100%" loext:char-shading-value="0"/>
    </style:style>
    <style:style style:name="T46"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 style:language-complex="zxx" style:country-complex="none" style:font-style-complex="normal" loext:opacity="100%" loext:char-shading-value="0"/>
    </style:style>
    <style:style style:name="T47" style:family="text">
      <style:text-properties style:use-window-font-color="true" style:font-name="Times New Roman" fo:font-size="10pt" fo:language="it" fo:country="IT" fo:font-weight="bold" style:text-blinking="false" style:font-size-asian="10pt" style:font-style-asian="normal" style:font-weight-asian="bold" style:font-size-complex="10pt" style:language-complex="ar" style:country-complex="SA" style:font-style-complex="normal" style:font-weight-complex="bold" loext:opacity="0%"/>
    </style:style>
    <style:style style:name="T48" style:family="text">
      <style:text-properties style:use-window-font-color="true" style:font-name="Times New Roman" fo:font-size="10pt" fo:language="it" fo:country="IT" style:text-blinking="false" style:font-size-asian="10pt" style:font-style-asian="normal" style:font-size-complex="10pt" style:language-complex="ar" style:country-complex="SA" style:font-style-complex="normal" loext:opacity="0%"/>
    </style:style>
    <style:style style:name="T49" style:family="text">
      <style:text-properties style:use-window-font-color="true" style:font-name="Times New Roman" fo:font-size="10pt" fo:language="it" fo:country="IT" style:text-blinking="false" style:font-size-asian="10pt" style:font-style-asian="normal" style:font-size-complex="10pt" style:language-complex="ar" style:country-complex="SA" style:font-style-complex="normal" loext:opacity="0%"/>
    </style:style>
    <style:style style:name="T50" style:family="text">
      <style:text-properties style:use-window-font-color="true" style:font-name="Times New Roman" fo:font-size="10pt" fo:language="it" fo:country="IT" style:text-blinking="false" style:font-size-asian="10pt" style:font-style-asian="normal" style:font-size-complex="10pt" style:language-complex="ar" style:country-complex="SA" style:font-style-complex="normal" loext:opacity="0%"/>
    </style:style>
    <style:style style:name="T51" style:family="text">
      <style:text-properties style:use-window-font-color="true" style:text-line-through-style="none" style:font-name="Times New Roman" fo:font-size="10pt" fo:language="it" fo:country="IT" fo:font-style="normal" style:text-underline-style="none" fo:font-weight="bold" style:letter-kerning="true" style:text-blinking="false" fo:background-color="transparent" style:font-name-asian="Arial" style:font-size-asian="10pt" style:language-asian="zxx" style:country-asian="none" style:font-style-asian="normal" style:font-weight-asian="bold" style:font-name-complex="Arial" style:font-size-complex="10pt" style:language-complex="ar" style:country-complex="SA" style:font-style-complex="normal" style:font-weight-complex="bold" loext:opacity="0%" loext:char-shading-value="0"/>
    </style:style>
    <style:style style:name="T52" style:family="text">
      <style:text-properties style:use-window-font-color="true" style:text-line-through-style="none" fo:font-size="10pt" fo:language="zxx" fo:country="none" fo:font-style="normal" style:text-underline-style="none" fo:font-weight="normal" style:text-blinking="false" fo:background-color="transparent" style:font-name-asian="Arial" style:font-size-asian="10pt" style:language-asian="zxx" style:country-asian="none" style:font-style-asian="normal" style:font-weight-asian="normal" style:font-name-complex="Tahoma" style:font-size-complex="10pt" style:language-complex="zxx" style:country-complex="none" style:font-style-complex="normal" style:font-weight-complex="normal" loext:opacity="0%" loext:char-shading-value="0"/>
    </style:style>
    <style:style style:name="T53" style:family="text">
      <style:text-properties style:text-line-through-style="none" fo:font-size="10pt" fo:language="zxx" fo:country="none" fo:font-style="normal" style:text-underline-style="none" fo:font-weight="normal" style:text-blinking="false" fo:background-color="transparent" style:font-name-asian="Arial" style:font-size-asian="10pt" style:language-asian="zxx" style:country-asian="none" style:font-style-asian="normal" style:font-weight-asian="normal" style:font-name-complex="Tahoma" style:font-size-complex="10pt" style:language-complex="zxx" style:country-complex="none" style:font-style-complex="normal" style:font-weight-complex="normal" loext:char-shading-value="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19">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49"><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62"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63" text:outline-level="1">Determinazione del Dirigente</text:h>
        <text:p text:style-name="P6"/>
        <text:p text:style-name="P5"><text:span text:style-name="T1">N. </text:span><text:span text:style-name="T2">3100</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2/12/2023</text:span></text:p>
        <text:p text:style-name="P6"><text:bookmark-end text:name="DATADET"/></text:p>
        <text:p text:style-name="P12"/>
        <text:p text:style-name="P12">OGGETTO:</text:p>
        <text:p text:style-name="P13">Contributo economico per l'integrazione del pagamento della retta a favore di n° 1 ospite inserito presso la Residenza Sanitaria Assistita (R.S.A.) "Smeralda" di Padru.</text:p>
        <text:p text:style-name="P12"/>
        <text:h text:style-name="Heading_20_2" text:outline-level="2"/>
      </text:section>
      <text:section text:style-name="Sect1" text:name="NUMBOZZA">
        <text:p text:style-name="P50"><text:span text:style-name="T5">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 text:style-name="T42"> </text:span></text:p>
        <text:p text:style-name="P26"/>
        <text:p text:style-name="P27"><text:span text:style-name="T43">Richiamata</text:span><text:span text:style-name="T44"> la</text:span><text:span text:style-name="T43"> </text:span><text:span text:style-name="T44">deliberazione di c.c. n. </text:span><text:span text:style-name="T44">75</text:span><text:span text:style-name="T44"> del </text:span><text:span text:style-name="T44">30/12/2022</text:span><text:span text:style-name="T44"> </text:span><text:span text:style-name="T44">con la quale </text:span><text:span text:style-name="T44">è stato approvato il bilancio di previsione per gli esercizi </text:span><text:span text:style-name="T44">202</text:span><text:span text:style-name="T44">3</text:span><text:span text:style-name="T44">/202</text:span><text:span text:style-name="T44">5</text:span><text:span text:style-name="T44">;</text:span></text:p>
        <text:p text:style-name="P32"/>
        <text:p text:style-name="P33"><text:span text:style-name="Car._20_predefinito_20_paragrafo"><text:span text:style-name="T47">Considerato</text:span></text:span><text:span text:style-name="Car._20_predefinito_20_paragrafo"><text:span text:style-name="T48"> che con deliberazione di Giunta Comunale n. </text:span></text:span><text:span text:style-name="Car._20_predefinito_20_paragrafo"><text:span text:style-name="T48">8</text:span></text:span><text:span text:style-name="Car._20_predefinito_20_paragrafo"><text:span text:style-name="T48">2</text:span></text:span><text:span text:style-name="Car._20_predefinito_20_paragrafo"><text:span text:style-name="T48"> del </text:span></text:span><text:span text:style-name="Car._20_predefinito_20_paragrafo"><text:span text:style-name="T48">11</text:span></text:span><text:span text:style-name="Car._20_predefinito_20_paragrafo"><text:span text:style-name="T48">/0</text:span></text:span><text:span text:style-name="Car._20_predefinito_20_paragrafo"><text:span text:style-name="T48">5</text:span></text:span><text:span text:style-name="Car._20_predefinito_20_paragrafo"><text:span text:style-name="T48">/202</text:span></text:span><text:span text:style-name="Car._20_predefinito_20_paragrafo"><text:span text:style-name="T48">3</text:span></text:span><text:span text:style-name="Car._20_predefinito_20_paragrafo"><text:span text:style-name="T48"> è stato approvato il Piano Esecutivo di Gestione per gli esercizi 202</text:span></text:span><text:span text:style-name="Car._20_predefinito_20_paragrafo"><text:span text:style-name="T48">3</text:span></text:span><text:span text:style-name="Car._20_predefinito_20_paragrafo"><text:span text:style-name="T48">/202</text:span></text:span><text:span text:style-name="Car._20_predefinito_20_paragrafo"><text:span text:style-name="T48">5</text:span></text:span><text:span text:style-name="Car._20_predefinito_20_paragrafo"><text:span text:style-name="T48"> che affida ai Responsabili delle Aree la gestione delle spese per il raggiungimento degli obiettivi ivi contenuti; </text:span></text:span></text:p>
        <text:p text:style-name="P35"><text:span text:style-name="Car._20_predefinito_20_paragrafo"><text:span text:style-name="T51"/></text:span></text:p>
        <text:p text:style-name="P35"><text:span text:style-name="Strong"><text:span text:style-name="T6">Richiamat</text:span></text:span><text:span text:style-name="Strong"><text:span text:style-name="T6">i</text:span></text:span><text:span text:style-name="Strong"><text:span text:style-name="T11"> l’</text:span></text:span><text:span text:style-name="Strong"><text:span text:style-name="T11">istanza</text:span></text:span><text:span text:style-name="Strong"><text:span text:style-name="T11"> presentat</text:span></text:span><text:span text:style-name="Strong"><text:span text:style-name="T11">a</text:span></text:span><text:span text:style-name="Strong"><text:span text:style-name="T11"> al comune di Porto Torres </text:span></text:span><text:span text:style-name="Strong"><text:span text:style-name="T11">da parte di n. </text:span></text:span><text:span text:style-name="Strong"><text:span text:style-name="T11">1</text:span></text:span><text:span text:style-name="Strong"><text:span text:style-name="T11"> utent</text:span></text:span><text:span text:style-name="Strong"><text:span text:style-name="T11">e</text:span></text:span><text:span text:style-name="Strong"><text:span text:style-name="T11"> inserit</text:span></text:span><text:span text:style-name="Strong"><text:span text:style-name="T11">o</text:span></text:span><text:span text:style-name="Strong"><text:span text:style-name="T11"> presso </text:span></text:span><text:span text:style-name="Strong"><text:span text:style-name="T11">Re</text:span></text:span><text:span text:style-name="Strong"><text:span text:style-name="T11">sidenz</text:span></text:span><text:span text:style-name="Strong"><text:span text:style-name="T11">a</text:span></text:span><text:span text:style-name="Strong"><text:span text:style-name="T11"> Sanitari</text:span></text:span><text:span text:style-name="Strong"><text:span text:style-name="T11">a</text:span></text:span><text:span text:style-name="Strong"><text:span text:style-name="T11"> Assistit</text:span></text:span><text:span text:style-name="Strong"><text:span text:style-name="T11">a</text:span></text:span><text:span text:style-name="Strong"><text:span text:style-name="T11">, con l</text:span></text:span><text:span text:style-name="Strong"><text:span text:style-name="T11">a</text:span></text:span><text:span text:style-name="Strong"><text:span text:style-name="T11"> qual</text:span></text:span><text:span text:style-name="Strong"><text:span text:style-name="T11">e</text:span></text:span><text:span text:style-name="Strong"><text:span text:style-name="T11"> è richiesta la compartecipazione </text:span></text:span><text:span text:style-name="Strong"><text:span text:style-name="T11">al pagamento della retta, </text:span></text:span><text:span text:style-name="Strong"><text:span text:style-name="T11">e i pareri UVT che autorizzano l’inserimento </text:span></text:span><text:span text:style-name="Strong"><text:span text:style-name="T11">d</text:span></text:span><text:span text:style-name="Strong"><text:span text:style-name="T11">ello stesso come indicato nel prospetto che segue;</text:span></text:span></text:p>
        <text:p text:style-name="P35"><text:span text:style-name="Strong"><text:span text:style-name="T11"/></text:span></text:p>
        <table:table table:name="Tabella3" table:style-name="Tabella3">
          <table:table-column table:style-name="Tabella3.A"/>
          <table:table-column table:style-name="Tabella3.B"/>
          <table:table-column table:style-name="Tabella3.C"/>
          <table:table-column table:style-name="Tabella3.D"/>
          <table:table-row>
            <table:table-cell table:style-name="Tabella3.A1" office:value-type="string">
              <text:p text:style-name="P20"><text:span text:style-name="Strong"><text:span text:style-name="T29">Istanza</text:span></text:span></text:p>
            </table:table-cell>
            <table:table-cell table:style-name="Tabella3.A1" office:value-type="string">
              <text:p text:style-name="P20"><text:span text:style-name="Strong"><text:span text:style-name="T29">Struttura</text:span></text:span></text:p>
            </table:table-cell>
            <table:table-cell table:style-name="Tabella3.A1" office:value-type="string">
              <text:p text:style-name="P20"><text:span text:style-name="Strong"><text:span text:style-name="T29">UVT</text:span></text:span></text:p>
            </table:table-cell>
            <table:table-cell table:style-name="Tabella3.D1" office:value-type="string">
              <text:p text:style-name="P21"><text:span text:style-name="Strong"><text:span text:style-name="T29">Periodo</text:span></text:span></text:p>
            </table:table-cell>
          </table:table-row>
          <table:table-row table:style-name="Tabella3.2">
            <table:table-cell table:style-name="Tabella3.A2" office:value-type="string">
              <text:p text:style-name="P10"><text:span text:style-name="Strong"><text:span text:style-name="T34">Prot. n. </text:span></text:span><text:span text:style-name="Strong"><text:span text:style-name="T34">43585</text:span></text:span><text:span text:style-name="Strong"><text:span text:style-name="T34"> del </text:span></text:span><text:span text:style-name="Strong"><text:span text:style-name="T34">04</text:span></text:span><text:span text:style-name="Strong"><text:span text:style-name="T34">.</text:span></text:span><text:span text:style-name="Strong"><text:span text:style-name="T34">10</text:span></text:span><text:span text:style-name="Strong"><text:span text:style-name="T34">.2023</text:span></text:span></text:p>
            </table:table-cell>
            <table:table-cell table:style-name="Tabella3.A2" office:value-type="string">
              <text:p text:style-name="P22"><text:span text:style-name="Strong"><text:span text:style-name="T31">RSA <text:s/></text:span></text:span><text:span text:style-name="Strong"><text:span text:style-name="T31">Smeralda</text:span></text:span><text:span text:style-name="Strong"><text:span text:style-name="T31"> di </text:span></text:span><text:span text:style-name="Strong"><text:span text:style-name="T31">Padru</text:span></text:span></text:p>
            </table:table-cell>
            <table:table-cell table:style-name="Tabella3.A2" office:value-type="string">
              <text:p text:style-name="P64"><text:span text:style-name="Strong"><text:span text:style-name="T31">prot. n. </text:span></text:span><text:span text:style-name="Strong"><text:span text:style-name="T31">43057</text:span></text:span><text:span text:style-name="Strong"><text:span text:style-name="T31"> del 2</text:span></text:span><text:span text:style-name="Strong"><text:span text:style-name="T31">7</text:span></text:span><text:span text:style-name="Strong"><text:span text:style-name="T31">.</text:span></text:span><text:span text:style-name="Strong"><text:span text:style-name="T31">09</text:span></text:span><text:span text:style-name="Strong"><text:span text:style-name="T31">.2023</text:span></text:span></text:p>
            </table:table-cell>
            <table:table-cell table:style-name="Tabella3.D2" office:value-type="string">
              <text:p text:style-name="P23"><text:span text:style-name="Strong"><text:span text:style-name="T31">Dal </text:span></text:span><text:span text:style-name="Strong"><text:span text:style-name="T31">03.10.2023 al 25.12.2023</text:span></text:span></text:p>
            </table:table-cell>
          </table:table-row>
        </table:table>
        <text:p text:style-name="P66"><text:span text:style-name="Strong"><text:span text:style-name="T11"/></text:span></text:p>
        <text:list xml:id="list2129992163777587813" text:style-name="L1">
          <text:list-header>
            <text:p text:style-name="P65"><text:span text:style-name="Strong"><text:span text:style-name="T6">Presa</text:span></text:span><text:span text:style-name="Strong"><text:span text:style-name="T11"> visione dell</text:span></text:span><text:span text:style-name="Strong"><text:span text:style-name="T11">a</text:span></text:span><text:span text:style-name="Strong"><text:span text:style-name="T11"> valutazion</text:span></text:span><text:span text:style-name="Strong"><text:span text:style-name="T11">e</text:span></text:span><text:span text:style-name="Strong"><text:span text:style-name="T11"> predispost</text:span></text:span><text:span text:style-name="Strong"><text:span text:style-name="T11">a</text:span></text:span><text:span text:style-name="Strong"><text:span text:style-name="T11"> dall'assistente sociale incaricata, </text:span></text:span><text:span text:style-name="Strong"><text:span text:style-name="T11">dott.ssa Maria Teresa Scaffidi Fonti, </text:span></text:span><text:span text:style-name="Strong"><text:span text:style-name="T11">datat</text:span></text:span><text:span text:style-name="Strong"><text:span text:style-name="T11">a</text:span></text:span><text:span text:style-name="Strong"><text:span text:style-name="T11"> </text:span></text:span><text:span text:style-name="Strong"><text:span text:style-name="T11">07.12.2023</text:span></text:span><text:span text:style-name="Strong"><text:span text:style-name="T11">,</text:span></text:span><text:span text:style-name="Strong"><text:span text:style-name="T11"> </text:span></text:span><text:span text:style-name="Strong"><text:span text:style-name="T11">nell</text:span></text:span><text:span text:style-name="Strong"><text:span text:style-name="T11">a</text:span></text:span><text:span text:style-name="Strong"><text:span text:style-name="T11"> qual</text:span></text:span><text:span text:style-name="Strong"><text:span text:style-name="T11">e</text:span></text:span><text:span text:style-name="Strong"><text:span text:style-name="T11"> si </text:span></text:span><text:span text:style-name="Strong"><text:span text:style-name="T11">dispone </text:span></text:span><text:span text:style-name="Strong"><text:span text:style-name="T11">la concessione</text:span></text:span><text:span text:style-name="Strong"><text:span text:style-name="T11"> del</text:span></text:span><text:span text:style-name="Strong"><text:span text:style-name="T11"> contributo economico per </text:span></text:span><text:span text:style-name="Strong"><text:span text:style-name="T11">il pagamento della retta della struttura a far data dal </text:span></text:span><text:span text:style-name="Strong"><text:span text:style-name="T11">03.10.2023</text:span></text:span><text:span text:style-name="Strong"><text:span text:style-name="T11">, data di presentazione dell’istanza</text:span></text:span><text:span text:style-name="Strong"><text:span text:style-name="T11"> </text:span></text:span><text:span text:style-name="Strong"><text:span text:style-name="T11">fino al </text:span></text:span><text:span text:style-name="Strong"><text:span text:style-name="T11">25</text:span></text:span><text:span text:style-name="Strong"><text:span text:style-name="T11">.</text:span></text:span><text:span text:style-name="Strong"><text:span text:style-name="T11">12</text:span></text:span><text:span text:style-name="Strong"><text:span text:style-name="T11">.2023;</text:span></text:span></text:p>
          </text:list-header>
        </text:list>
        <text:p text:style-name="P64"><text:span text:style-name="Strong"><text:span text:style-name="T11"/></text:span></text:p>
        <text:list xml:id="list76615235" text:continue-numbering="true" text:style-name="L1">
          <text:list-header>
            <text:p text:style-name="P65"><text:span text:style-name="Strong"><text:span text:style-name="T6">Considerato</text:span></text:span><text:span text:style-name="Strong"><text:span text:style-name="T11"> che l</text:span></text:span><text:span text:style-name="Strong"><text:span text:style-name="T11">’</text:span></text:span><text:span text:style-name="Strong"><text:span text:style-name="T11">utente è beneficiario della L. 162/1998 e che tale legge prevede la possibilità di destinare eventuali economie del progetto per il pagamento della retta di strutture sanitarie </text:span></text:span><text:span text:style-name="Strong"><text:span text:style-name="T11">per un massimo di 30 giornate;</text:span></text:span></text:p>
          </text:list-header>
        </text:list>
        <text:p text:style-name="P64"><text:span text:style-name="Strong"><text:span text:style-name="T11"/></text:span></text:p>
        <text:p text:style-name="P64"><text:span text:style-name="Strong"><text:span text:style-name="T6">Considerato</text:span></text:span><text:span text:style-name="Strong"><text:span text:style-name="T11"> il regolamento comunale sulla compartecipazione economica negli inserimenti in strutture socio-sanitarie in regime residenziale e semiresidenziale, approvato con deliberazione del Consiglio Comunale n. 55/2022, stabilisce le regole per la compartecipazione ed impone di ricalcolare, per il 2023 l’importo del contributo assegnato all’utente istante;</text:span></text:span></text:p>
        <text:p text:style-name="P64"><text:span text:style-name="Strong"><text:span text:style-name="T11"/></text:span></text:p>
        <text:list xml:id="list1779357513" text:continue-numbering="true" text:style-name="L1">
          <text:list-header>
            <text:p text:style-name="P65"><text:span text:style-name="Strong"><text:span text:style-name="T6">Vist</text:span></text:span><text:span text:style-name="Strong"><text:span text:style-name="T6">o</text:span></text:span><text:span text:style-name="Strong"><text:span text:style-name="T11"> i</text:span></text:span><text:span text:style-name="Strong"><text:span text:style-name="T11">l</text:span></text:span><text:span text:style-name="Strong"><text:span text:style-name="T11"> prospett</text:span></text:span><text:span text:style-name="Strong"><text:span text:style-name="T11">o</text:span></text:span><text:span text:style-name="Strong"><text:span text:style-name="T11"> allegat</text:span></text:span><text:span text:style-name="Strong"><text:span text:style-name="T11">o</text:span></text:span><text:span text:style-name="Strong"><text:span text:style-name="T11"> al presente atto da</text:span></text:span><text:span text:style-name="Strong"><text:span text:style-name="T11">l</text:span></text:span><text:span text:style-name="Strong"><text:span text:style-name="T11"> qual</text:span></text:span><text:span text:style-name="Strong"><text:span text:style-name="T11">e</text:span></text:span><text:span text:style-name="Strong"><text:span text:style-name="T11"> risulta l'importo </text:span></text:span><text:span text:style-name="Strong"><text:span text:style-name="T11">del contributo riconosciuto per il pagamento della retta </text:span></text:span><text:span text:style-name="Strong"><text:span text:style-name="T11">dal 03.10.2023 al 25.12.2023 </text:span></text:span><text:span text:style-name="Strong"><text:span text:style-name="T11">pari ad € </text:span></text:span><text:span text:style-name="Strong"><text:span text:style-name="T11">1.4</text:span></text:span><text:span text:style-name="Strong"><text:span text:style-name="T11">58</text:span></text:span><text:span text:style-name="Strong"><text:span text:style-name="T11">,</text:span></text:span><text:span text:style-name="Strong"><text:span text:style-name="T11">4</text:span></text:span><text:span text:style-name="Strong"><text:span text:style-name="T11">5 al netto delle economie del progetto di cui alla L. 162/1998 riconosciuto all’utente che ha presentato istanza di compartecipazione al comune di Porto Torres per il pagamento della retta della struttura RSA Smeralda di Padru;</text:span></text:span></text:p>
          </text:list-header>
        </text:list>
        <text:p text:style-name="P64"><text:span text:style-name="Strong"><text:span text:style-name="T11"/></text:span></text:p>
        <text:p text:style-name="P64"><text:span text:style-name="Strong"><text:span text:style-name="T6">Ritenuto</text:span></text:span><text:span text:style-name="Strong"><text:span text:style-name="T11"> pertanto necessario provvedere ai sensi dell'art. 183 del D.Lgs. 267/2000 </text:span></text:span><text:span text:style-name="Strong"><text:span text:style-name="T11">assumere</text:span></text:span><text:span text:style-name="Strong"><text:span text:style-name="T11"> </text:span></text:span><text:span text:style-name="Strong"><text:span text:style-name="T11">l’impegno di spesa di € </text:span></text:span><text:span text:style-name="Strong"><text:span text:style-name="T11">1.</text:span></text:span><text:span text:style-name="Strong"><text:span text:style-name="T11">458,</text:span></text:span><text:span text:style-name="Strong"><text:span text:style-name="T11">4</text:span></text:span><text:span text:style-name="Strong"><text:span text:style-name="T11">5</text:span></text:span><text:span text:style-name="Strong"><text:span text:style-name="T11"> e che può quindi</text:span></text:span><text:span text:style-name="Strong"><text:span text:style-name="T11"> assolversi ad una regolare obbligazione giuridica </text:span></text:span><text:span text:style-name="Strong"><text:span text:style-name="T11">per la concessione di un contributo economico per il pagamento della retta della struttura ospitante per il periodo dal </text:span></text:span><text:span text:style-name="Strong"><text:span text:style-name="T11">03</text:span></text:span><text:span text:style-name="Strong"><text:span text:style-name="T11">.10.2023</text:span></text:span><text:span text:style-name="Strong"><text:span text:style-name="T11"> al </text:span></text:span><text:span text:style-name="Strong"><text:span text:style-name="T11">25</text:span></text:span><text:span text:style-name="Strong"><text:span text:style-name="T11">.</text:span></text:span><text:span text:style-name="Strong"><text:span text:style-name="T11">12</text:span></text:span><text:span text:style-name="Strong"><text:span text:style-name="T11">.2023</text:span></text:span><text:span text:style-name="Strong"><text:span text:style-name="T11">;</text:span></text:span></text:p>
        <text:p text:style-name="P64"><text:span text:style-name="Strong"><text:span text:style-name="T11"/></text:span></text:p>
        <text:p text:style-name="P34"><text:span text:style-name="Strong"><text:span text:style-name="T6">Accertato</text:span></text:span><text:span text:style-name="Strong"><text:span text:style-name="T11">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span></text:p>
        <text:p text:style-name="P37"><text:span text:style-name="Strong"><text:span text:style-name="T11"/></text:span></text:p>
        <text:p text:style-name="P34"><text:span text:style-name="Strong"><text:span text:style-name="T6">Rilevato</text:span></text:span><text:span text:style-name="Strong"><text:span text:style-name="T11"> che il crono programma dei pagamenti per la contribuzione di cui all’oggetto è il seguente: </text:span></text:span></text:p>
        <text:list xml:id="list3514280237427669073" text:style-name="L11">
          <text:list-item>
            <text:p text:style-name="P36"><text:span text:style-name="Strong"><text:span text:style-name="T11">anno 202</text:span></text:span><text:span text:style-name="Strong"><text:span text:style-name="T11">3</text:span></text:span><text:span text:style-name="Strong"><text:span text:style-name="T11"> – importo € </text:span></text:span><text:span text:style-name="Strong"><text:span text:style-name="T11"><text:s/></text:span></text:span><text:span text:style-name="Strong"><text:span text:style-name="T11">1.</text:span></text:span><text:span text:style-name="Strong"><text:span text:style-name="T11">458,</text:span></text:span><text:span text:style-name="Strong"><text:span text:style-name="T11">4</text:span></text:span><text:span text:style-name="Strong"><text:span text:style-name="T11">5</text:span></text:span><text:span text:style-name="Strong"><text:span text:style-name="T11">;</text:span></text:span></text:p>
            <text:p text:style-name="P38"><text:span text:style-name="Strong"><text:span text:style-name="T11"/></text:span></text:p>
          </text:list-item>
        </text:list>
        <text:p text:style-name="P39"><text:span text:style-name="Strong"><text:span text:style-name="T6">Dato atto</text:span></text:span><text:span text:style-name="Strong"><text:span text:style-name="T11"> che:</text:span></text:span></text:p>
        <text:list xml:id="list1993473095550359161" text:style-name="L12">
          <text:list-item>
            <text:p text:style-name="P51"><text:span text:style-name="Strong"><text:span text:style-name="T29">il Responsabile del procedimento è il Dirigente dell’</text:span></text:span><text:span text:style-name="Strong"><text:span text:style-name="T39">Area affari generali, legale e contenzioso, politiche sociali, sport, cultura, turismo, pubblica istruzione</text:span></text:span><text:span text:style-name="Strong"><text:span text:style-name="T29">, Dott. Flavio Cuccureddu e che l'istruttoria della pratica è stata curata, per la parte tecnica dall'Assistente sociale Dott.ssa Maria Teresa Scaffidi Fonti e per la parte amministrativa dall'Istruttore contabile Dott.ssa Daniela Falchi;</text:span></text:span></text:p>
          </text:list-item>
          <text:list-item>
            <text:p text:style-name="P40"><text:soft-page-break/><text:span text:style-name="Strong"><text:span text:style-name="T30">ai sensi dell’art. 6-bis della L. 241/1990, degli artt. 6 e 7 del D.P.R. n. 62/2013 non sussistono situazioni di conflitto di interesse;</text:span></text:span></text:p>
          </text:list-item>
          <text:list-item>
            <text:p text:style-name="P43"><text:span text:style-name="Strong"><text:span text:style-name="T29">il presente provvedimento verrà pubblicato sul sito istituzionale dell’Ente nella sezione “Amministrazione Trasparente” ai sensi del D.Lgs. 33/2013;</text:span></text:span></text:p>
          </text:list-item>
        </text:list>
        <text:list xml:id="list478316034920203471" text:style-name="L13">
          <text:list-item>
            <text:p text:style-name="P52"><text:span text:style-name="Strong"><text:span text:style-name="T29">gli allegati costituiscono parte integrante della presente determinazione, seppur resi non pubblicabili <text:s/>per motivi legati alla riservatezza dei dati personali e sensibili riguardanti i beneficiari del presente provvedimento;</text:span></text:span></text:p>
          </text:list-item>
        </text:list>
        <text:p text:style-name="P28"><text:span text:style-name="Strong"><text:span text:style-name="T11"/></text:span></text:p>
        <text:p text:style-name="P44"><text:span text:style-name="Strong"><text:span text:style-name="T10">Attestata</text:span></text:span><text:span text:style-name="Strong"><text:span text:style-name="T29">, ai sensi dell’art. 147-bis, comma 1, del D.Lgs. 267/2000:</text:span></text:span></text:p>
        <text:list xml:id="list2390819002699931202" text:style-name="L14">
          <text:list-item>
            <text:p text:style-name="P53"><text:span text:style-name="Strong"><text:span text:style-name="T29">la regolarità tecnica e la correttezza dell’atto in quanto conforme alla normativa di settore e alle norme generali di buona amministrazione come richiamato nella parte espositiva della proposta;</text:span></text:span></text:p>
          </text:list-item>
          <text:list-item>
            <text:p text:style-name="P45"><text:span text:style-name="Strong"><text:span text:style-name="T29">la correttezza amministrativa del procedimento; </text:span></text:span></text:p>
          </text:list-item>
          <text:list-item>
            <text:p text:style-name="P55"><text:span text:style-name="Strong"><text:span text:style-name="T37">la convenienza e l’idoneità dell’atto a perseguire gli obbiettivi generali dell’Ente e quelli specifici di competenza assegnati;</text:span></text:span></text:p>
          </text:list-item>
        </text:list>
        <text:p text:style-name="P29"><text:span text:style-name="Strong"><text:span text:style-name="T11"/></text:span></text:p>
        <text:p text:style-name="P41"><text:span text:style-name="Strong"><text:span text:style-name="T10">Richiamati</text:span></text:span><text:span text:style-name="Strong"><text:span text:style-name="T29">, infine:</text:span></text:span></text:p>
        <text:list xml:id="list747662448865537823" text:style-name="L15">
          <text:list-item>
            <text:p text:style-name="P54"><text:span text:style-name="Strong"><text:span text:style-name="T29">lo Statuto di Autonomia;</text:span></text:span></text:p>
          </text:list-item>
          <text:list-item>
            <text:p text:style-name="P46"><text:span text:style-name="Strong"><text:span text:style-name="T29">il T.U.E.L. approvato con D.Lgs. n. 267/2000;</text:span></text:span></text:p>
          </text:list-item>
        </text:list>
        <text:list xml:id="list8784501977207545466" text:style-name="L16">
          <text:list-item>
            <text:p text:style-name="P56"><text:span text:style-name="Strong"><text:span text:style-name="T37">l’art. 45 del Regolamento di Contabilità;</text:span></text:span></text:p>
          </text:list-item>
          <text:list-item>
            <text:p text:style-name="P42"><text:span text:style-name="Strong"><text:span text:style-name="T29">l'art. 46 del Regolamento attuativo della L.R.23/2005, approvato con D.P.R. n. 4/2008, che stabilisce che la valutazione della situazione economica del richiedente è determinata con riferimento all'indicatore ISEE;</text:span></text:span></text:p>
          </text:list-item>
          <text:list-item>
            <text:p text:style-name="P42"><text:span text:style-name="Strong"><text:span text:style-name="T29">la deliberazione di G.R.25/06 del 13.06.06 “Linee di indirizzo in materia di Residenze sanitarie assistenziali e dei centri diurni integrati operanti in Sardegna”;</text:span></text:span></text:p>
          </text:list-item>
          <text:list-item>
            <text:p text:style-name="P31"><text:span text:style-name="Strong"><text:span text:style-name="T38">la delibera di G.R. n.22/24 del 03.05.2017 con la quale è stato approvato l’aggiornamento del sistema tariffario degli oneri in materia di quote sociali afferenti le prestazioni socio sanitarie di riabilitazione globale erogate in regime residenziale e semi residenziale a favore delle persone non autosufficienti e non abbienti presso strutture private accreditate;</text:span></text:span></text:p>
          </text:list-item>
        </text:list>
        <text:p text:style-name="P41"><text:span text:style-name="Strong"><text:span text:style-name="T11"/></text:span></text:p>
        <text:p text:style-name="P30"><text:span text:style-name="Strong"><text:span text:style-name="T37"/></text:span></text:p>
        <text:p text:style-name="P30"><text:span text:style-name="Strong"><text:span text:style-name="T37"/></text:span></text:p>
        <text:p text:style-name="P30"><text:span text:style-name="Strong"><text:span text:style-name="T37"/></text:span></text:p>
        <text:p text:style-name="P30"><text:span text:style-name="Strong"><text:span text:style-name="T37">DETERMINA</text:span></text:span></text:p>
        <text:p text:style-name="P30"><text:span text:style-name="Strong"><text:span text:style-name="T11"/></text:span></text:p>
        <text:list xml:id="list1440955231377105298" text:style-name="L17">
          <text:list-item>
            <text:p text:style-name="P68"><text:span text:style-name="Strong"><text:span text:style-name="T11">di approvare, per le motivazioni indicate nella premessa, la compa</text:span></text:span><text:span text:style-name="Strong"><text:span text:style-name="T11">r</text:span></text:span><text:span text:style-name="Strong"><text:span text:style-name="T11">tecipazione da parte del comune di Porto Torres </text:span></text:span><text:span text:style-name="Strong"><text:span text:style-name="T11">al pagamento della retta </text:span></text:span><text:span text:style-name="Strong"><text:span text:style-name="T11">per i</text:span></text:span><text:span text:style-name="Strong"><text:span text:style-name="T11">l</text:span></text:span><text:span text:style-name="Strong"><text:span text:style-name="T11"> period</text:span></text:span><text:span text:style-name="Strong"><text:span text:style-name="T11">o</text:span></text:span><text:span text:style-name="Strong"><text:span text:style-name="T11"> </text:span></text:span><text:span text:style-name="Strong"><text:span text:style-name="T11">dal </text:span></text:span><text:span text:style-name="Strong"><text:span text:style-name="T11">03.10.2023</text:span></text:span><text:span text:style-name="Strong"><text:span text:style-name="T11"> al </text:span></text:span><text:span text:style-name="Strong"><text:span text:style-name="T11">25</text:span></text:span><text:span text:style-name="Strong"><text:span text:style-name="T11">.</text:span></text:span><text:span text:style-name="Strong"><text:span text:style-name="T11">12</text:span></text:span><text:span text:style-name="Strong"><text:span text:style-name="T11">.2023</text:span></text:span><text:span text:style-name="Strong"><text:span text:style-name="T11"> e per </text:span></text:span><text:span text:style-name="Strong"><text:span text:style-name="T11">l’</text:span></text:span><text:span text:style-name="Strong"><text:span text:style-name="T11">importo di € </text:span></text:span><text:span text:style-name="Strong"><text:span text:style-name="T11">1.4</text:span></text:span><text:span text:style-name="Strong"><text:span text:style-name="T11">58,</text:span></text:span><text:span text:style-name="Strong"><text:span text:style-name="T11">4</text:span></text:span><text:span text:style-name="Strong"><text:span text:style-name="T11">5</text:span></text:span><text:span text:style-name="Strong"><text:span text:style-name="T11"> a favore de</text:span></text:span><text:span text:style-name="Strong"><text:span text:style-name="T11">ll’utente</text:span></text:span><text:span text:style-name="Strong"><text:span text:style-name="T11"> indicat</text:span></text:span><text:span text:style-name="Strong"><text:span text:style-name="T11">o</text:span></text:span><text:span text:style-name="Strong"><text:span text:style-name="T11"> nell’allegato A, ospit</text:span></text:span><text:span text:style-name="Strong"><text:span text:style-name="T11">e</text:span></text:span><text:span text:style-name="Strong"><text:span text:style-name="T11"> presso l</text:span></text:span><text:span text:style-name="Strong"><text:span text:style-name="T11">a</text:span></text:span><text:span text:style-name="Strong"><text:span text:style-name="T11"> Residenz</text:span></text:span><text:span text:style-name="Strong"><text:span text:style-name="T11">a</text:span></text:span><text:span text:style-name="Strong"><text:span text:style-name="T11"> Sanitari</text:span></text:span><text:span text:style-name="Strong"><text:span text:style-name="T11">a</text:span></text:span><text:span text:style-name="Strong"><text:span text:style-name="T11"> Assistit</text:span></text:span><text:span text:style-name="Strong"><text:span text:style-name="T11">a</text:span></text:span><text:span text:style-name="Strong"><text:span text:style-name="T11"> “S</text:span></text:span><text:span text:style-name="Strong"><text:span text:style-name="T11">meralda</text:span></text:span><text:span text:style-name="Strong"><text:span text:style-name="T11">" di </text:span></text:span><text:span text:style-name="Strong"><text:span text:style-name="T11">Padru</text:span></text:span><text:span text:style-name="Strong"><text:span text:style-name="T11">:</text:span></text:span></text:p>
          </text:list-item>
          <text:list-item>
            <text:p text:style-name="P67"><text:span text:style-name="Strong"><text:span text:style-name="T11">di </text:span></text:span><text:span text:style-name="Strong"><text:span text:style-name="T11">impegnare, con imputazione sul</text:span></text:span><text:span text:style-name="Strong"><text:span text:style-name="T11"> </text:span></text:span><text:span text:style-name="Strong"><text:span text:style-name="T11">Peg</text:span></text:span><text:span text:style-name="Strong"><text:span text:style-name="T11"> 2023/2025, annualità 2023, </text:span></text:span><text:span text:style-name="Strong"><text:span text:style-name="T11">l’importo di € </text:span></text:span><text:span text:style-name="Strong"><text:span text:style-name="T11">1.</text:span></text:span><text:span text:style-name="Strong"><text:span text:style-name="T11">458,</text:span></text:span><text:span text:style-name="Strong"><text:span text:style-name="T11">4</text:span></text:span><text:span text:style-name="Strong"><text:span text:style-name="T11">5</text:span></text:span><text:span text:style-name="Strong"><text:span text:style-name="T11"> </text:span></text:span><text:span text:style-name="Strong"><text:span text:style-name="T11">a valere sul capitolo 1412026 </text:span></text:span></text:p>
          </text:list-item>
          <text:list-item>
            <text:p text:style-name="P58"><text:span text:style-name="Strong"><text:span text:style-name="T11">di dare atto che:</text:span></text:span></text:p>
            <text:list>
              <text:list-item>
                <text:p text:style-name="P58"><text:span text:style-name="Strong"><text:span text:style-name="T11">ai sensi dell’art. 183, comma 8, del D.Lgs. n. 267/2000 e ss.mm.ii., il programma dei conseguenti pagamenti dell'impegno di spesa di cui al presente provvedimento è compatibile con i relativi stanziamenti di cassa, nel rispetto delle disposizioni legislative vigenti in materia di contabilità pubblica; </text:span></text:span></text:p>
              </text:list-item>
            </text:list>
          </text:list-item>
        </text:list>
        <text:list xml:id="list1478278837440443003" text:style-name="L18">
          <text:list-item>
            <text:list>
              <text:list-item>
                <text:p text:style-name="P59"><text:span text:style-name="Strong"><text:span text:style-name="T11">il crono programma dei pagamenti per il contributo economico per l’integrazione della retta favore di n. </text:span></text:span><text:span text:style-name="Strong"><text:span text:style-name="T11">1</text:span></text:span><text:span text:style-name="Strong"><text:span text:style-name="T11"> utent</text:span></text:span><text:span text:style-name="Strong"><text:span text:style-name="T11">e</text:span></text:span><text:span text:style-name="Strong"><text:span text:style-name="T11"> ospit</text:span></text:span><text:span text:style-name="Strong"><text:span text:style-name="T11">e</text:span></text:span><text:span text:style-name="Strong"><text:span text:style-name="T11"> presso <text:s/></text:span></text:span><text:span text:style-name="Strong"><text:span text:style-name="T11">la </text:span></text:span><text:span text:style-name="Strong"><text:span text:style-name="T11">struttura RSA Smeralda di Padru</text:span></text:span><text:span text:style-name="Strong"><text:span text:style-name="T11"> e per il periodo di cui trattasi è il seguente:</text:span></text:span></text:p>
              </text:list-item>
            </text:list>
          </text:list-item>
        </text:list>
        <text:list xml:id="list173858685008801730" text:style-name="L19">
          <text:list-item>
            <text:list>
              <text:list-header>
                <text:p text:style-name="P60"><text:span text:style-name="Strong"><text:span text:style-name="T11">anno 202</text:span></text:span><text:span text:style-name="Strong"><text:span text:style-name="T11">3</text:span></text:span><text:span text:style-name="Strong"><text:span text:style-name="T11"> – importo €</text:span></text:span><text:span text:style-name="Strong"><text:span text:style-name="T11"> </text:span></text:span><text:span text:style-name="Strong"><text:span text:style-name="T11">1.458,</text:span></text:span><text:span text:style-name="Strong"><text:span text:style-name="T11">4</text:span></text:span><text:span text:style-name="Strong"><text:span text:style-name="T11">5</text:span></text:span><text:span text:style-name="Strong"><text:span text:style-name="T11">;</text:span></text:span></text:p>
              </text:list-header>
            </text:list>
          </text:list-item>
        </text:list>
        <text:list xml:id="list258804075" text:continue-list="list1440955231377105298" text:style-name="L17">
          <text:list-item>
            <text:list>
              <text:list-item>
                <text:p text:style-name="P61"><text:span text:style-name="Strong"><text:span text:style-name="T11">che,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text:span></text:span></text:p>
              </text:list-item>
              <text:list-item>
                <text:p text:style-name="P58"><text:span text:style-name="Strong"><text:span text:style-name="T11">che il presente provvedimento verrà pubblicato, in applicazione delle disposizioni del D.Lgs. n. 33/2013, sul sito di questo Ente nella sezione “Amministrazione Trasparente”;</text:span></text:span></text:p>
              </text:list-item>
            </text:list>
          </text:list-item>
          <text:list-item>
            <text:p text:style-name="P57"><text:span text:style-name="Strong"><text:span text:style-name="T41">di disporre la registrazione del presente atto nel registro unico delle determinazioni dell’Ente e la conseguente trasmissione all’Albo per la pubblicazione.</text:span></text:span></text:p>
            <text:p text:style-name="P47"><text:soft-page-break/><text:span text:style-name="Strong"><text:span text:style-name="T11"/></text:span></text:p>
            <text:p text:style-name="P47"><text:span text:style-name="Car._20_predefinito_20_paragrafo"><text:span text:style-name="T52">La Responsabile del Servizio</text:span></text:span></text:p>
            <text:p text:style-name="P48"><text:span text:style-name="Car._20_predefinito_20_paragrafo"><text:span text:style-name="T53">Politiche Sociali e Pubblica Istruzione</text:span></text:span></text:p>
            <text:p text:style-name="P48"><text:span text:style-name="Car._20_predefinito_20_paragrafo"><text:span text:style-name="T40">Dott.ssa Bruna Comazzetto</text:span></text:span></text:p>
          </text:list-item>
        </text:list>
        <text:p text:style-name="P25"/>
        <text:p text:style-name="P25"/>
        <text:p text:style-name="P25"/>
        <text:p text:style-name="P25"/>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26</text:p>
            </table:table-cell>
            <table:table-cell table:style-name="Tabella1.D2" office:value-type="string">
              <text:p text:style-name="P16"/>
            </table:table-cell>
            <table:table-cell table:style-name="Tabella1.A2" office:value-type="string">
              <text:p text:style-name="P16">1.458,45</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Residenza sanitaria assistenziale (RSA) - Programma: Interventi per la disabilità</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_elenco omissis</text:span> (impronta: <text:span text:style-name="T4">DC75B7753E0805699EEA1FB718448646E9CDEEA3DE4D3659CF9C0FBBE98D2D76</text:span>)</text:p>
              <text:p text:style-name="P4">- <text:span text:style-name="T3">Relazione assistente sociale</text:span> (impronta: <text:span text:style-name="T4">3C49B06F136A81B57185247713FFB23DB05481B96E0FFF823C91D6B7BE78A032</text:span>)</text:p>
              <text:p text:style-name="P4">- <text:span text:style-name="T3">Allegato A_elenco completo</text:span> (impronta: <text:span text:style-name="T4">2F3D54A62A35A83633C13330A6BC7034FA71F91440D52194D4A248955C886A55</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Default_20_Paragraph_20_Font" style:display-name="Default Paragraph Font" style:family="text">
      <style:text-properties fo:font-size="12pt" fo:language="en" fo:country="US" style:language-asian="en" style:country-asian="US" style:font-size-complex="12pt"/>
    </style:style>
    <style:style style:name="Strong" style:family="text" style:parent-style-name="Default_20_Paragraph_20_Font">
      <style:text-properties style:font-name="Times New Roman2" fo:font-weight="bold" style:font-weight-asian="bold" style:font-name-complex="Times New Roman2"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2-12T16:40:22</dc:date>
    <meta:print-date>2001-02-08T14:28:00</meta:print-date>
    <meta:editing-cycles>32</meta:editing-cycles>
    <meta:editing-duration>PT27M22S</meta:editing-duration>
    <meta:generator>OpenOffice/4.1.11$Unix OpenOffice.org_project/4111m1$Build-9808</meta:generator>
    <meta:document-statistic meta:table-count="3" meta:image-count="1" meta:object-count="0" meta:page-count="3" meta:paragraph-count="74" meta:word-count="1233" meta:character-count="8657"/>
  </office:meta>
</office:document-meta>
</file>